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626464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A36E75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A36E75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626464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626464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626464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BA7C82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BA7C82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626464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62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62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626464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" style:family="text" style:parent-style-name="Default">
      <style:text-properties fo:color="#525454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14" style:family="text" style:parent-style-name="Default">
      <style:text-properties fo:color="#62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5" style:family="text" style:parent-style-name="Default">
      <style:text-properties fo:color="#52545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" style:family="text" style:parent-style-name="Default">
      <style:text-properties fo:color="#626464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17" style:family="text" style:parent-style-name="Default">
      <style:text-properties fo:color="#62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52545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" style:family="text" style:parent-style-name="Default">
      <style:text-properties fo:color="#62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0" style:family="text" style:parent-style-name="Default">
      <style:text-properties fo:color="#52545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1" style:family="text" style:parent-style-name="Default">
      <style:text-properties fo:color="#62646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A8AAAC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3" style:family="text" style:parent-style-name="Default">
      <style:text-properties fo:color="#808285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4" style:family="text" style:parent-style-name="Default">
      <style:text-properties fo:color="#52545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" style:family="text" style:parent-style-name="Default">
      <style:text-properties fo:color="#BABDC1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" style:family="text" style:parent-style-name="Default">
      <style:text-properties fo:color="#A8AAAC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" style:family="text" style:parent-style-name="Default">
      <style:text-properties fo:color="#A8AAAC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" style:family="text" style:parent-style-name="Default">
      <style:text-properties fo:color="#9A8C93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" style:family="text" style:parent-style-name="Default">
      <style:text-properties fo:color="#BABDC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0" style:family="text" style:parent-style-name="Default">
      <style:text-properties fo:color="#BA7C8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" style:family="text" style:parent-style-name="Default">
      <style:text-properties fo:color="#B6959C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8082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11.4564583333333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0.5291666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114.2pt" style:use-optimal-row-height="false" fo:break-before="auto"/>
    </style:style>
    <style:style style:name="ro2" style:family="table-row">
      <style:table-row-properties style:row-height="41.45pt" style:use-optimal-row-height="false" fo:break-before="auto"/>
    </style:style>
    <style:style style:name="ro3" style:family="table-row">
      <style:table-row-properties style:row-height="408.95pt" style:use-optimal-row-height="fals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51.2pt" style:use-optimal-row-height="false" fo:break-before="auto"/>
    </style:style>
    <style:style style:name="ro7" style:family="table-row">
      <style:table-row-properties style:row-height="374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>
      <style:graphic-properties draw:fill="none" draw:stroke="solid" svg:stroke-width="0.03338in" svg:stroke-color="#000000" svg:stroke-opacity="100%"/>
    </style:style>
    <style:style style:family="graphic" style:name="a2">
      <style:graphic-properties draw:fill="none" draw:stroke="solid" svg:stroke-width="0.03671in" svg:stroke-color="#000000" svg:stroke-opacity="100%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<text:span text:style-name="T1">J</text:span><text:span text:style-name="T2">�<text:s text:c="4"/></text:span><text:span text:style-name="T1">'</text:span><text:span text:style-name="T3">-</text:span><text:span text:style-name="T1">0,,</text:span></text:p>
            <text:p><text:span text:style-name="T4">.S.&lt;fo<text:s/></text:span><text:span text:style-name="T5">PA\l\.O</text:span></text:p>
          </table:table-cell>
          <table:table-cell office:value-type="string" table:number-columns-spanned="3" table:number-rows-spanned="1" table:style-name="ce3">
            <text:p><text:span text:style-name="T6">POLÍCIA MILITAR DO ESTADO DE SÃO PAULO</text:span></text:p>
            <text:p><text:span text:style-name="T7">CORPO DE BOMBEIROS</text:span></text:p>
            <text:p><text:span text:style-name="T8">AUTO DE VISTORIA DO CORPO DE BOMBEIROS</text:span></text:p>
            <text:p><text:span text:style-name="T6">AVCB Nº 754554</text:span></text:p>
          </table:table-cell>
          <table:covered-table-cell table:number-columns-repeated="2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4">
            <text:p><text:span text:style-name="T9">O CORPO DE BOMBEIROS EXPEDE O PRESENTE AUTO DE VISTORIA, POR MEIO DO SISTEMA ELETRÔNICO <text:s/>VIA FÁCIL<text:s/></text:span><text:span text:style-name="T10">BOMBEIROS,</text:span></text:p>
            <text:p><text:span text:style-name="T11">PARA A<text:s/></text:span><text:span text:style-name="T9">EDIFICAÇÃO OU ÁREA DE RISCO ABAIXO, NOS TERMOS DO REGULAMENTO DE SEGURANÇA CONTRA INC�NDIO DO ESTADO</text:span></text:p>
            <text:p><text:span text:style-name="T10">DE SÃO PAULO.</text:span>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3" table:number-rows-spanned="1" table:style-name="ce12">
            <text:p><text:span text:style-name="T10">Projeto<text:s/></text:span><text:span text:style-name="T12">N!!<text:s/></text:span><text:span text:style-name="T13">307249/3518800/2025</text:span></text:p>
            <text:p><text:span text:style-name="T14">Endereço:<text:s/></text:span><text:span text:style-name="T15">RUA SOROCABA<text:s text:c="101"/></text:span><text:span text:style-name="T16">N!!:212</text:span></text:p>
            <text:p><text:span text:style-name="T10">Complemento: <text:s text:c="49"/>Bairro:<text:s/></text:span><text:span text:style-name="T17">SBELA VISTA</text:span></text:p>
            <text:p><text:span text:style-name="T10">Município:<text:s/></text:span><text:span text:style-name="T18">GUARULHOS</text:span></text:p>
            <text:p><text:span text:style-name="T10">Ocupação:<text:s/></text:span><text:span text:style-name="T18">ESCOLA<text:s/></text:span><text:span text:style-name="T17">DE EDUCAÇÃO INFANTIL E CRECHE DA PREFEITURA DE GUARULHOS.</text:span></text:p>
            <text:p><text:span text:style-name="T10">Proprietário:<text:s/></text:span><text:span text:style-name="T17">MUNICIPIO DE GUARULHOS - GUARULHOS GABINETE PREFEITO</text:span></text:p>
            <text:p><text:span text:style-name="T10">Responsável pelo Uso:<text:s/></text:span><text:span text:style-name="T17">ASSOCIACAO <text:s/>CARITATIVA DA PAROQUIA NS SRA DE FATIMA- CRECHE SÃO JOSÉ</text:span></text:p>
            <text:p><text:span text:style-name="T10">Responsável Técnico:<text:s/></text:span><text:span text:style-name="T17">EDUARDO LIMA DE ANDRADE</text:span></text:p>
            <text:p><text:span text:style-name="T16">CREA/CAU:5063458013 <text:s text:c="12"/>ART/RRT:2620250312541</text:span></text:p>
            <text:p><text:span text:style-name="T10">Área Total (m</text:span><text:span text:style-name="T14">2</text:span><text:span text:style-name="T10">):<text:s/></text:span><text:span text:style-name="T13">540,64<text:s text:c="13"/></text:span><text:span text:style-name="T10">Área Aprovada<text:s/></text:span><text:span text:style-name="T17">(m</text:span><text:span text:style-name="T19">2</text:span><text:span text:style-name="T16">):540,64</text:span></text:p>
            <text:p><text:span text:style-name="T10">Validade:<text:s/></text:span><text:span text:style-name="T16">26/02/2028</text:span></text:p>
            <text:p><text:span text:style-name="T10">Vistoriador:<text:s/></text:span><text:span text:style-name="T17">SUBTEN PM CICERO ROMAO ANGELO DOS<text:s/></text:span><text:span text:style-name="T18">SANTOS<text:s/></text:span><text:span text:style-name="T10">Homologação:<text:s/></text:span><text:span text:style-name="T17">CAP<text:s/></text:span><text:span text:style-name="T18">PM<text:s/></text:span><text:span text:style-name="T17">LEANDRO AUGUSTO MARTINS<text:s/></text:span><text:span text:style-name="T20">OBSERVAÇÕES:</text:span></text:p>
          </table:table-cell>
          <table:covered-table-cell table:number-columns-repeated="2"/>
          <table:table-cell table:number-columns-repeated="16381" table:style-name="ce1"/>
        </table:table-row>
        <table:table-row table:style-name="ro4">
          <table:table-cell office:value-type="string" table:number-columns-spanned="4" table:number-rows-spanned="1" table:style-name="ce4">
            <text:p><text:span text:style-name="T21">NOTAS: 1) <text:s/>O AVCB deve ser afixado na entrad</text:span><text:span text:style-name="T22">·</text:span><text:span text:style-name="T21">a principal da edificação, em loca</text:span><text:span text:style-name="T23">l<text:s/></text:span><text:span text:style-name="T21">visível ao público</text:span><text:span text:style-name="T23">.<text:s/></text:span><text:span text:style-name="T21">2) Compete ao proprietário ou responsável pelo uso da edificação a responsabilidade de renovar o AVCB e de manter <text:s/>as medidas de segurança <text:s/>contra incêndio em condições de utilização,</text:span></text:p>
            <text:p><text:span text:style-name="T21">providenciando a sua adequada manutenção, sob pena de cassação do AVCB, independente<text:s/></text:span><text:span text:style-name="T24">das<text:s/></text:span><text:span text:style-name="T21">responsabilidades civis e cr</text:span><text:span text:style-name="T23">i</text:span><text:span text:style-name="T21">minais.</text:span>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8">
            <text:p><text:span text:style-name="T25">.<text:s/></text:span><text:span text:style-name="T26">f</text:span></text:p>
            <text:p><text:span text:style-name="T18">Guarulhos,<text:s/></text:span><text:span text:style-name="T17">27 de<text:s/></text:span><text:span text:style-name="T10">Fevereiro<text:s/></text:span><text:span text:style-name="T17">de 2025</text:span></text:p>
            <text:p><text:span text:style-name="T27">,.</text:span></text:p>
            <draw:frame draw:z-index="5" draw:id="id4" draw:style-name="a3" draw:name="image2.jpeg" svg:x="0.20366in" svg:y="0.46187in" svg:width="1.1218in" svg:height="1.1212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80"/>
        </table:table-row>
        <table:table-row table:style-name="ro6">
          <table:table-cell office:value-type="string" table:number-columns-spanned="2" table:number-rows-spanned="1" table:style-name="ce11">
            <text:p><text:a xlink:href="http://www.corpodebombeiros.sp.gov.br/"><text:span text:style-name="T28">,.</text:span><text:span text:style-name="T29">:</text:span><text:span text:style-name="T9">,<text:s text:c="4"/></text:span><text:span text:style-name="T28">_;..</text:span><text:span text:style-name="T30">Oocumento emitido eletronicamente pelo Sistema Via Fácil Bombeiros</text:span><text:span text:style-name="T31">.<text:s/></text:span><text:span text:style-name="T30">Para verificar sua</text:span><text:line-break/><text:span text:style-name="T32">1</text:span><text:line-break/><text:span text:style-name="T30">autenticidade <text:s/>acesse a página do Corpo de Bombeiros www</text:span><text:span text:style-name="T31">.</text:span><text:span text:style-name="T30">corpodebombeiros.sp.gov.br</text:span><text:span text:style-name="T28">,<text:s/></text:span><text:span text:style-name="T30">ou</text:span><text:line-break/><text:span text:style-name="T30">utilize o aplicativo para dispositivos móveis "Bombeiros SP"</text:span><text:span text:style-name="T28">.</text:span></text:a></text:p>
          </table:table-cell>
          <table:covered-table-cell/>
          <table:table-cell table:number-columns-repeated="16382" table:style-name="ce1"/>
        </table:table-row>
        <table:table-row table:style-name="ro3">
          <table:table-cell table:style-name="ce1">
            <draw:g draw:z-index="1" draw:name="Group 2" draw:id="id3">
              <svg:title/>
              <svg:desc/>
              <draw:frame draw:id="id0" draw:style-name="a0" draw:name="image1.jpeg" svg:x="6.45034in" svg:y="0in" svg:width="1.25535in" svg:height="1.16132in" style:rel-width="scale" style:rel-height="scale">
                <draw:image xlink:href="media/image2.jpeg" xlink:type="simple" xlink:show="embed" xlink:actuate="onLoad"/>
                <svg:title/>
                <svg:desc/>
              </draw:frame>
              <draw:custom-shape svg:x="0.46742in" svg:y="0in" svg:width="7.46875in" svg:height="10.86597in" draw:id="id1" draw:style-name="a1" draw:name="Shape 4">
                <svg:title/>
                <svg:desc/>
                <draw:enhanced-geometry xmlns:dr3d="urn:oasis:names:tc:opendocument:xmlns:dr3d:1.0" draw:type="non-primitive" svg:viewBox="0 0 6829425 9935845" draw:enhanced-path="M 21370 9935581 L 21370 0 N M 6829326 9935581 L 6829326 12205 N M 0 33566 L 5470787 3356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829425"/>
                  <draw:equation draw:name="f7" draw:formula="?f4 / 9935845"/>
                  <draw:equation draw:name="f8" draw:formula="0 / ?f6"/>
                  <draw:equation draw:name="f9" draw:formula="6829425 / ?f6"/>
                  <draw:equation draw:name="f10" draw:formula="0 / ?f7"/>
                  <draw:equation draw:name="f11" draw:formula="9935845 / ?f7"/>
                </draw:enhanced-geometry>
              </draw:custom-shape>
              <draw:custom-shape svg:x="0.48077in" svg:y="10.83899in" svg:width="7.49236in" svg:height="0in" draw:id="id2" draw:style-name="a2" draw:name="Shape 5">
                <svg:title/>
                <svg:desc/>
                <draw:enhanced-geometry xmlns:dr3d="urn:oasis:names:tc:opendocument:xmlns:dr3d:1.0" draw:type="non-primitive" svg:viewBox="0 0 6851015 0" draw:enhanced-path="M 0 0 L 685069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851015"/>
                  <draw:equation draw:name="f7" draw:formula="?f4 / 0"/>
                  <draw:equation draw:name="f8" draw:formula="0 / ?f6"/>
                  <draw:equation draw:name="f9" draw:formula="6851015 / ?f6"/>
                  <draw:equation draw:name="f10" draw:formula="0 / ?f7"/>
                </draw:enhanced-geometry>
              </draw:custom-shape>
            </draw:g>
          </table:table-cell>
          <table:table-cell table:number-columns-repeated="16383" table:style-name="ce1"/>
        </table:table-row>
        <table:table-row table:style-name="ro7">
          <table:table-cell table:number-columns-repeated="16384" table:style-name="ce1"/>
        </table:table-row>
        <table:table-row table:number-rows-repeated="104856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32:37Z</meta:creation-date>
    <dc:date>2026-08-05T20:32:46Z</dc:date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</office:meta>
</office:document-meta>
</file>